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pitch="variable"/>
    <style:font-face style:name="Calibri1" svg:font-family="Calibri" style:font-family-generic="roman" style:font-pitch="variable"/>
    <style:font-face style:name="Cambria" svg:font-family="Cambria" style:font-family-generic="roman" style:font-pitch="variable"/>
    <style:font-face style:name="Courier New" svg:font-family="'Courier New'" style:font-pitch="variable"/>
    <style:font-face style:name="Liberation Serif" svg:font-family="'Liberation Serif'" style:font-family-generic="roman" style:font-pitch="variable"/>
    <style:font-face style:name="Microsoft YaHei" svg:font-family="'Microsoft YaHei'" style:font-pitch="variable"/>
    <style:font-face style:name="NSimSun" svg:font-family="NSimSun" style:font-family-generic="system" style:font-pitch="variable"/>
    <style:font-face style:name="SimSun" svg:font-family="SimSun" style:font-pitch="variable"/>
    <style:font-face style:name="Tahoma" svg:font-family="Tahoma" style:font-pitch="variable"/>
    <style:font-face style:name="Tahoma1" svg:font-family="Tahoma" style:font-family-generic="roman" style:font-pitch="variable"/>
    <style:font-face style:name="Times New Roman" svg:font-family="'Times New Roman'" style:font-family-generic="roman" style:font-pitch="variable"/>
  </office:font-face-decls>
  <office:automatic-styles>
    <style:style style:name="P1" style:family="paragraph" style:parent-style-name="Heading_20_1" style:list-style-name="">
      <style:paragraph-properties fo:margin-left="0cm" fo:margin-right="0cm" fo:margin-top="0.847cm" fo:margin-bottom="0cm" style:contextual-spacing="false" fo:text-indent="0cm" style:auto-text-indent="false"/>
    </style:style>
    <style:style style:name="P2" style:family="paragraph" style:parent-style-name="Standard">
      <style:paragraph-properties>
        <style:tab-stops>
          <style:tab-stop style:position="3.422cm"/>
        </style:tab-stops>
      </style:paragraph-properties>
    </style:style>
    <style:style style:name="P3" style:family="paragraph" style:parent-style-name="Standard">
      <style:text-properties fo:background-color="#ffffff"/>
    </style:style>
    <style:style style:name="P4" style:family="paragraph" style:parent-style-name="Standard">
      <style:text-properties fo:font-weight="bold" style:font-weight-asian="bold" style:font-weight-complex="bold"/>
    </style:style>
    <style:style style:name="P5" style:family="paragraph" style:parent-style-name="Standard">
      <style:text-properties officeooo:paragraph-rsid="00127967"/>
    </style:style>
    <style:style style:name="P6" style:family="paragraph" style:parent-style-name="Standard">
      <style:text-properties officeooo:paragraph-rsid="00144c72"/>
    </style:style>
    <style:style style:name="P7" style:family="paragraph" style:parent-style-name="Standard">
      <style:text-properties officeooo:rsid="00127967" officeooo:paragraph-rsid="00127967" style:font-name-asian="Calibri1" style:font-name-complex="Calibri1"/>
    </style:style>
    <style:style style:name="P8" style:family="paragraph" style:parent-style-name="Standard">
      <style:paragraph-properties fo:margin-top="0cm" fo:margin-bottom="0.353cm" style:contextual-spacing="false">
        <style:tab-stops>
          <style:tab-stop style:position="11.024cm"/>
        </style:tab-stops>
      </style:paragraph-properties>
    </style:style>
    <style:style style:name="P9" style:family="paragraph" style:parent-style-name="Standard">
      <style:paragraph-properties fo:margin-top="0cm" fo:margin-bottom="0.353cm" style:contextual-spacing="false">
        <style:tab-stops>
          <style:tab-stop style:position="11.024cm"/>
        </style:tab-stops>
      </style:paragraph-properties>
      <style:text-properties fo:font-size="14pt" fo:language="en" fo:country="US" fo:font-weight="bold" style:font-size-asian="14pt" style:font-weight-asian="bold" style:font-size-complex="14pt"/>
    </style:style>
    <style:style style:name="P10" style:family="paragraph" style:parent-style-name="No_20_Spacing">
      <style:paragraph-properties>
        <style:tab-stops>
          <style:tab-stop style:position="5.265cm"/>
        </style:tab-stops>
      </style:paragraph-properties>
      <style:text-properties fo:language="en" fo:country="US"/>
    </style:style>
    <style:style style:name="P11" style:family="paragraph" style:parent-style-name="No_20_Spacing">
      <style:paragraph-properties>
        <style:tab-stops>
          <style:tab-stop style:position="5.265cm"/>
        </style:tab-stops>
      </style:paragraph-properties>
      <style:text-properties fo:language="en" fo:country="US" officeooo:rsid="0004025e" officeooo:paragraph-rsid="0004025e"/>
    </style:style>
    <style:style style:name="P12" style:family="paragraph" style:parent-style-name="No_20_Spacing">
      <style:paragraph-properties>
        <style:tab-stops>
          <style:tab-stop style:position="5.265cm"/>
        </style:tab-stops>
      </style:paragraph-properties>
      <style:text-properties fo:language="en" fo:country="US" officeooo:paragraph-rsid="001a88fb"/>
    </style:style>
    <style:style style:name="P13" style:family="paragraph" style:parent-style-name="No_20_Spacing">
      <style:paragraph-properties>
        <style:tab-stops>
          <style:tab-stop style:position="5.265cm"/>
        </style:tab-stops>
      </style:paragraph-properties>
    </style:style>
    <style:style style:name="T1" style:family="text">
      <style:text-properties officeooo:rsid="0010d035"/>
    </style:style>
    <style:style style:name="T2" style:family="text">
      <style:text-properties officeooo:rsid="00169cd5"/>
    </style:style>
    <style:style style:name="T3" style:family="text">
      <style:text-properties officeooo:rsid="001903ef"/>
    </style:style>
    <style:style style:name="T4" style:family="text">
      <style:text-properties fo:font-weight="bold" style:font-weight-asian="bold"/>
    </style:style>
    <style:style style:name="T5" style:family="text">
      <style:text-properties fo:font-weight="bold" officeooo:rsid="0010d035" style:font-weight-asian="bold"/>
    </style:style>
    <style:style style:name="T6" style:family="text">
      <style:text-properties fo:font-weight="bold" style:font-weight-asian="bold" style:font-weight-complex="bold"/>
    </style:style>
    <style:style style:name="T7" style:family="text">
      <style:text-properties style:font-name-asian="Calibri1" style:font-name-complex="Calibri1"/>
    </style:style>
    <style:style style:name="T8" style:family="text">
      <style:text-properties fo:color="#000000" loext:opacity="100%"/>
    </style:style>
    <style:style style:name="T9" style:family="text">
      <style:text-properties fo:color="#000000" loext:opacity="100%" officeooo:rsid="0010d035"/>
    </style:style>
    <style:style style:name="T10" style:family="text">
      <style:text-properties fo:color="#c9211e" loext:opacity="100%"/>
    </style:style>
    <style:style style:name="T11" style:family="text">
      <style:text-properties style:use-window-font-color="true" loext:opacity="0%"/>
    </style:style>
    <style:style style:name="T12" style:family="text">
      <style:text-properties style:use-window-font-color="true" loext:opacity="0%" officeooo:rsid="0010d035"/>
    </style:style>
    <style:style style:name="T13" style:family="text">
      <style:text-properties style:use-window-font-color="true" loext:opacity="0%" officeooo:rsid="00127967"/>
    </style:style>
    <style:style style:name="T14" style:family="text">
      <style:text-properties officeooo:rsid="00144c72"/>
    </style:style>
    <style:style style:name="T15" style:family="text">
      <style:text-properties officeooo:rsid="00127967" style:font-name-asian="Calibri1" style:font-name-complex="Calibri1"/>
    </style:style>
    <style:style style:name="T16" style:family="text">
      <style:text-properties officeooo:rsid="00144c72" style:font-name-asian="Calibri1" style:font-name-complex="Calibri1"/>
    </style:style>
    <style:style style:name="T17" style:family="text">
      <style:text-properties style:use-window-font-color="true" loext:opacity="0%" style:font-name-asian="Calibri1" style:font-name-complex="Calibri1"/>
    </style:style>
    <style:style style:name="T18" style:family="text">
      <style:text-properties officeooo:rsid="00171d98"/>
    </style:style>
    <style:style style:name="T19" style:family="text">
      <style:text-properties officeooo:rsid="00127967"/>
    </style:style>
    <style:style style:name="T20" style:family="text">
      <style:text-properties fo:font-size="14pt" fo:font-weight="bold" style:font-size-asian="14pt" style:font-weight-asian="bold" style:font-size-complex="14pt" style:font-weight-complex="bold"/>
    </style:style>
    <style:style style:name="T21" style:family="text">
      <style:text-properties fo:font-size="14pt" fo:font-weight="bold" officeooo:rsid="0014aeda" style:font-size-asian="14pt" style:font-weight-asian="bold" style:font-size-complex="14pt" style:font-weight-complex="bold"/>
    </style:style>
    <style:style style:name="T22" style:family="text">
      <style:text-properties fo:font-size="11pt" style:font-size-asian="11pt" style:font-size-complex="11pt"/>
    </style:style>
    <style:style style:name="T23" style:family="text">
      <style:text-properties fo:font-size="11pt" officeooo:rsid="00189077" style:font-size-asian="11pt" style:font-size-complex="11pt"/>
    </style:style>
    <style:style style:name="T24" style:family="text">
      <style:text-properties fo:font-size="11pt" fo:language="en" fo:country="US" style:font-size-asian="11pt" style:font-size-complex="11pt"/>
    </style:style>
    <style:style style:name="T25" style:family="text">
      <style:text-properties fo:color="#000000" loext:opacity="100%" fo:font-size="11pt" fo:language="en" fo:country="US" style:font-size-asian="11pt" style:font-size-complex="11pt"/>
    </style:style>
    <style:style style:name="T26" style:family="text">
      <style:text-properties fo:color="#000000" loext:opacity="100%" fo:font-size="11pt" fo:language="en" fo:country="US" officeooo:rsid="001903ef" style:font-size-asian="11pt" style:font-size-complex="11pt"/>
    </style:style>
    <style:style style:name="T27" style:family="text">
      <style:text-properties fo:font-size="11pt" fo:language="en" fo:country="US" officeooo:rsid="001903ef" style:font-size-asian="11pt" style:font-size-complex="11pt"/>
    </style:style>
    <style:style style:name="T28" style:family="text">
      <style:text-properties officeooo:rsid="001a88fb"/>
    </style:style>
    <style:style style:name="T29" style:family="text">
      <style:text-properties officeooo:rsid="0004025e"/>
    </style:style>
    <style:style style:name="T30" style:family="text">
      <style:text-properties officeooo:rsid="001be82d"/>
    </style:style>
    <style:style style:name="T31" style:family="text">
      <style:text-properties fo:language="en" fo:country="US"/>
    </style:style>
    <style:style style:name="T32" style:family="text">
      <style:text-properties fo:language="en" fo:country="US" officeooo:rsid="001be82d"/>
    </style:style>
    <style:style style:name="T33" style:family="text">
      <style:text-properties style:font-name="Times New Roman" fo:font-size="12pt" fo:language="en" fo:country="US" style:font-size-asian="12pt" style:font-name-complex="Times New Roman" style:font-size-complex="12pt"/>
    </style:style>
    <style:style style:name="T34" style:family="text">
      <style:text-properties style:font-name="Times New Roman" fo:font-size="12pt" fo:language="en" fo:country="US" fo:font-weight="normal" style:font-size-asian="12pt" style:font-weight-asian="normal" style:font-name-complex="Times New Roman" style:font-size-complex="12pt" style:font-weight-complex="normal"/>
    </style:style>
    <style:style style:name="T35" style:family="text">
      <style:text-properties style:font-name="Times New Roman" fo:language="en" fo:country="US" fo:font-weight="normal" style:font-weight-asian="normal" style:font-name-complex="Times New Roman" style:font-weight-complex="normal"/>
    </style:style>
    <style:style style:name="T36" style:family="text">
      <style:text-properties style:font-name="Times New Roman" fo:language="en" fo:country="US" fo:font-weight="normal" officeooo:rsid="0004025e" style:font-weight-asian="normal" style:font-name-complex="Times New Roman" style:font-weight-complex="normal"/>
    </style:style>
    <style:style style:name="T37" style:family="text">
      <style:text-properties style:font-name="Times New Roman" fo:language="en" fo:country="US" fo:font-weight="normal" officeooo:rsid="001be82d" style:font-weight-asian="normal" style:font-name-complex="Times New Roman"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Financieel Jaarverslag <text:s/>202<text:span text:style-name="T1">4</text:span></text:h>
      <text:h text:style-name="P1" text:outline-level="1">Stichting Vrijwillig Bosbeheer Noord-Nederland </text:h>
      <text:p text:style-name="Standard"><text:span text:style-name="T2">Vastgesteld in </text:span><text:span text:style-name="T3">de </text:span><text:span text:style-name="T2">Jaarvergadering SVBNN, Rhee, 18 juni 2025</text:span></text:p>
      <text:p text:style-name="Standard"/>
      <text:p text:style-name="P2"><text:span text:style-name="T4">Deel 1 Balans</text:span><text:tab/><text:tab/><text:tab/><text:span text:style-name="T4">1-1-202</text:span><text:span text:style-name="T5">4</text:span><text:tab/><text:tab/><text:tab/>3<text:span text:style-name="T4">1-12-202</text:span><text:span text:style-name="T5">4</text:span></text:p>
      <text:p text:style-name="Standard"><text:span text:style-name="T6">A</text:span> <text:s/>ING Zakelijk<text:tab/><text:tab/><text:tab/> <text:span text:style-name="T1">8.400,14</text:span><text:tab/><text:tab/><text:tab/><text:span text:style-name="T1">20.801,77</text:span></text:p>
      <text:p text:style-name="P3"><text:span text:style-name="T6">B </text:span><text:s/>Bezittingen</text:p>
      <text:p text:style-name="P3"><text:span text:style-name="T7"><text:s text:c="3"/></text:span>Bosje Esakkers<text:span text:style-name="T8"> S671, S679<text:tab/> 6.000,--<text:tab/><text:tab/><text:tab/> <text:s/>6.</text:span><text:span text:style-name="T9">1</text:span><text:span text:style-name="T8">00,-</text:span></text:p>
      <text:p text:style-name="Standard"><text:span text:style-name="T7"><text:s text:c="3"/></text:span>Bosje Kogelbergveen T837<text:tab/><text:span text:style-name="T8">21.000,-<text:tab/><text:tab/><text:tab/>21.</text:span><text:span text:style-name="T9">3</text:span><text:span text:style-name="T8">00,-</text:span></text:p>
      <text:p text:style-name="Standard"><text:span text:style-name="T7"><text:s text:c="3"/></text:span>Totaal waarde bosjes:<text:tab/><text:tab/><text:span text:style-name="T8">27.000,-<text:tab/><text:tab/><text:tab/>27.</text:span><text:span text:style-name="T9">4</text:span><text:span text:style-name="T8">00,-</text:span></text:p>
      <text:p text:style-name="Standard"><text:span text:style-name="T7"><text:s text:c="4"/></text:span>A + B <text:s/>ING, bezit bosjes:<text:tab/><text:span text:style-name="T1">35.4</text:span><text:span text:style-name="T2">00</text:span><text:span text:style-name="T1">,14</text:span><text:tab/><text:tab/><text:tab/><text:span text:style-name="T1">48.201,7</text:span><text:span text:style-name="T2">7</text:span></text:p>
      <text:p text:style-name="P4">C <text:s/>Schulden<text:span text:style-name="T7"/></text:p>
      <text:p text:style-name="Standard"><text:span text:style-name="T7"><text:s text:c="3"/>A</text:span>an H.E. van der Lans<text:tab/><text:tab/>13.<text:span text:style-name="T1">687,00</text:span><text:tab/><text:tab/><text:tab/><text:span text:style-name="T8">13.687,</text:span><text:span text:style-name="T9">00</text:span></text:p>
      <text:p text:style-name="Standard"><text:span text:style-name="T7"><text:s text:c="3"/>A</text:span>an M.M. Spermon<text:tab/><text:tab/> 9.<text:span text:style-name="T1">979,00</text:span><text:tab/><text:tab/><text:tab/><text:span text:style-name="T10"> </text:span><text:span text:style-name="T8"><text:s/>9.979,</text:span><text:span text:style-name="T9">00</text:span></text:p>
      <text:p text:style-name="Standard"><text:tab/>Totaal schulden:<text:tab/><text:span text:style-name="T11">23.</text:span><text:span text:style-name="T12">666,00</text:span><text:tab/><text:tab/><text:tab/><text:span text:style-name="T8">23.666,</text:span><text:span text:style-name="T9">00</text:span></text:p>
      <text:p text:style-name="P4">D..Positie<text:span text:style-name="T7"/></text:p>
      <text:p text:style-name="P5"><text:span text:style-name="T7"><text:s text:c="2"/></text:span>A+B–C= <text:tab/><text:tab/><text:tab/><text:span text:style-name="T8">11.734,14</text:span><text:tab/><text:tab/><text:tab/><text:span text:style-name="T2">24.535,77</text:span></text:p>
      <text:p text:style-name="Standard"/>
      <text:p text:style-name="Standard"><text:span text:style-name="T4">Deel 2<text:tab/></text:span><text:tab/><text:tab/><text:tab/><text:tab/><text:span text:style-name="T4">Uitgaven<text:tab/><text:tab/><text:tab/><text:tab/>Inkomsten</text:span></text:p>
      <text:p text:style-name="Standard">Kosten betalingsverkeer ING<text:tab/><text:tab/><text:span text:style-name="T11">12</text:span><text:span text:style-name="T13">3,84</text:span><text:span text:style-name="T11"><text:tab/></text:span><text:tab/>Oranjefonds<text:tab/><text:tab/> <text:s text:c="9"/><text:span text:style-name="T14">0,00</text:span></text:p>
      <text:p text:style-name="P6"><text:span text:style-name="T7">Noordelijk Belastingkantoor<text:tab/><text:tab/> <text:s text:c="2"/></text:span><text:span text:style-name="T15">25,42</text:span><text:span text:style-name="T7"><text:tab/><text:tab/>Donatie St. DOB TREE<text:tab/></text:span><text:span text:style-name="T16">15.000,00</text:span></text:p>
      <text:p text:style-name="Standard"><text:span text:style-name="T7">Milieu Federaties, </text:span><text:span text:style-name="T15">Friese<text:tab/><text:tab/> <text:s text:c="2"/>1</text:span><text:span text:style-name="T17">0,00<text:tab/></text:span><text:span text:style-name="T7"><text:tab/></text:span><text:span text:style-name="T16">Donatie Tree Union<text:tab/> <text:s text:c="5"/>400,00</text:span></text:p>
      <text:p text:style-name="P7">Werkdag<text:span text:style-name="T18">en, onkosten</text:span><text:tab/><text:tab/><text:tab/> <text:span text:style-name="T18">262</text:span>,39</text:p>
      <text:p text:style-name="P7">Gem Tynaarloo, stammen<text:tab/><text:tab/> 250,00</text:p>
      <text:p text:style-name="P7">Materia<text:span text:style-name="T18">len en gereedschappen<text:tab/> <text:s text:c="11"/>2.348,47</text:span></text:p>
      <text:p text:style-name="P8"><text:span text:style-name="T6">Totaal <text:s text:c="57"/></text:span><text:span text:style-name="T19">3.0</text:span><text:span text:style-name="T18">20,12<text:tab/><text:tab/></text:span><text:span text:style-name="T19"><text:tab/> </text:span><text:span text:style-name="T14">15.400,00</text:span></text:p>
      <text:p text:style-name="P8"><text:soft-page-break/><text:span text:style-name="T20">Toelichting op het Financieel Jaarverslag 202</text:span><text:span text:style-name="T21">4</text:span></text:p>
      <text:p text:style-name="P8"><text:span text:style-name="T22">Er zijn in 202</text:span><text:span text:style-name="T23">4</text:span><text:span text:style-name="T22">, </text:span><text:span text:style-name="T23">twee</text:span><text:span text:style-name="T22"> donaties binnengekomen. </text:span><text:span text:style-name="T23">Dit jaar is er geen bijdrage gevraagd van het Oranjefonds. De donatie van St. DOP TREE is geoormerkt om te kunnen intreden in de Cooperatie Beest en Wold. Deze Cooperatie gaat bijdragen aan de grootschalige omvorming van een groot natuurgebied in Drenthe. De donatie van Tree Union zal worden gebruikt voor het uitvoeren van ons vrijwilligerswerk, bv bij</text:span><text:span text:style-name="T22"> de herontroductie van de Wilde zwarte bij in </text:span><text:span text:style-name="T23">te ontwikkelen </text:span><text:span text:style-name="T22">holle bomen. </text:span><text:span text:style-name="T24">Op de Balans zijn de bosjes</text:span><text:span text:style-name="T25"> </text:span><text:span text:style-name="T25">niet hergewaardeerd, </text:span><text:span text:style-name="T26">maar ter onderscheiding naar de verschillende jaren zijn de waarden wel met 100 en 400 Euro opgehoogd.</text:span><text:span text:style-name="T25">.</text:span><text:span text:style-name="T24"> De schulden aan de geldverstrekkers werden jaarlijks geindexeerd met 1,</text:span><text:span text:style-name="T27">5 </text:span><text:span text:style-name="T24"><text:s/>procent. </text:span><text:span text:style-name="T27">Vanaf dit jaar zal er geen rente meer worden berekend en worden de leningen renteloos beschouwd. H. van der Lans en M. Spermon zijn daarmee in de jaarvergadering <text:s/>van 18 juni akkoord gegaan.</text:span></text:p>
      <text:p text:style-name="P8"/>
      <text:p text:style-name="P9">Hoofdlijnen Beleidsplan en Verslag van de Activiteiten over 202<text:span text:style-name="T3">4</text:span></text:p>
      <text:p text:style-name="P10">De Stichting Vrijwillig Bosbeheet NN be<text:span text:style-name="T3">zit</text:span> twee natuurbosjes. Het Kogelbergsveenbos tussen Zeegse en Tynaarlo en De Esakkers bij Vries. De bosjes zijn respectievelijk 3 en 1 hectare groot. Gezien de doelstelling van de SVB blijft de totale jaarlijkse bijgroei aan biomassa in het bos. De stammen, het hout en de takken, worden bij sterfte of bij het vrijkomen bij natuurtechnische maatregelen in het systeem gelaten om in de kringloop terug te keren. Er is dus geen enkele oogst en daarmee zijn er ook geen inkomsten uit houtverkoop.</text:p>
      <text:p text:style-name="P10">De vaste vrijwilligers van de Stichting beheren de bosjes. Hiervoor worden <text:span text:style-name="T28">jaarlijks </text:span>4 <text:span text:style-name="T28">of</text:span> 5 vrijwilligerswerkdagen georganiseerd. Daarbij <text:span text:style-name="T28">vragen wij ook</text:span> nieuwe vrijwilligers. </text:p>
      <text:p text:style-name="P10">De<text:span text:style-name="T28"> Stichting heeft de bosjes nu al weer enkele decennia in beheer, ze behoren</text:span> <text:span text:style-name="T28">dankzij het bijzondere natuurtechnisch beheer </text:span>intussen <text:span text:style-name="T28">tot </text:span>de leukste en gevarieerdste bosjes van Drenthe. <text:s/>De kosten <text:span text:style-name="T29">worden</text:span> gedragen door de bestuursleden prive. <text:span text:style-name="T29">De bestuursleden ontvangen geen vergoedingen voor hun werkzaamheden. Er zijn enkele vaste donateurs waar het Bestuur een beroep op kan doen. In de meeste gevallen zijn de kosten laag en worden deze door de bestuursleden </text:span><text:span text:style-name="T28">en de</text:span> vrijwilligers <text:span text:style-name="T28">zelf gedragen. Er worden geen</text:span> <text:span text:style-name="T29">(on-)</text:span>vergoeding<text:span text:style-name="T28">en uitgekeerd</text:span>.</text:p>
      <text:p text:style-name="P10">De Stichting stelt het werkmateriaal en de apparatuur beschikbaar.</text:p>
      <text:p text:style-name="P10">Ontbrekend materiaal wordt, indien nodig, gratis beschikbaar gesteld door Ecoplan Natuurontwikkeling.</text:p>
      <text:p text:style-name="P11">Bij de Stichting zijn geen werknemers werkzaam.</text:p>
      <text:p text:style-name="P10">De bosjes trekken veel belangstellenden. <text:span text:style-name="T28">Er zijn diverse excursies georganiseerd. </text:span>De techniek ''omtrekken en laten liggen van bomen'', trekt het meeste de aandacht en blijkt nog steeds omstreden. Dat is spijtig, we hopen immers dat ons voorbeeld zal leiden tot een moderner bosbeheer bij de andere natuurbeheerorganisaties en gemeenten. We raden alle excursiegangers aan om regelmatig de resultaten en de ontwikkelingen te komen volgen.</text:p>
      <text:p text:style-name="P10">De stichting is vertegenwoordigd in diverse Natuur- en Milieuorganisaties, I.c. De Milieufederaties van Groningen, Friesland en Drenthe en het Instituut voor Natuurbeschermingseducatie.</text:p>
      <text:p text:style-name="P10">Deze vertegenwoordiging <text:span text:style-name="T29">doet</text:span> de voorzitter.</text:p>
      <text:p text:style-name="P12">De in 2015 aangekochte strook esgrond aan de zuidzijde van het bosje de Esakkers, heeft zich ontwikkeld tot een prachtige spontane bosrand met veel soorten. De kwarrige oude en deels ook dode eiken van het oude esbosje kunnen hier omvallen en onderdeel uitmaken van deze bosrand. Op de aanliggende es <text:span text:style-name="T28">zijn enkele jaren</text:span> bloembollen geteeld, hetgeen zeer schadelijk <text:soft-page-break/>is voor de insectenpopulaties van bosrand en bos. Het provinciale bosbeleid en het beleid rondom natuurgebieden is nog steeds niet aangepast. <text:span text:style-name="T28">Vanuit de bevolking wordt daartegen opgestaan. De SVB </text:span><text:span text:style-name="T30">is v</text:span><text:span text:style-name="T28">ertegenwoordigd bij vergaderingen en acties.</text:span></text:p>
      <text:p text:style-name="P13"><text:span text:style-name="T31">De websitepagina van de </text:span><text:span text:style-name="T32">ANBI stichting </text:span><text:span text:style-name="T31">SVB-NN staat op de site van Ecoplan Natuurontwikkeling onder ''links''. Daar wordt ze moeilijk gevonden. Ecoplan is er nog steeds niet in geslaagd haar site <text:s/></text:span><text:a xlink:type="simple" xlink:href="http://www.Ecoplan.nl/" text:style-name="Internet_20_link" text:visited-style-name="Visited_20_Internet_20_Link"><text:span text:style-name="Internet_20_link"><text:span text:style-name="T31">www.Ecoplan.nl</text:span></text:span></text:a><text:span text:style-name="T31"> te vernieuwen, aan te vullen en te updaten. Door de SVB daar een eigen duidelijke plaats te geven, zal worden voldaan aan de vereisten voor ANBI-statushouders. </text:span><text:span text:style-name="T32">Intussen heeft de Stichting opdracht gegeven aan een websiteontwikkelaar een eigen site te maken. Deze is in ontwikkeling.</text:span></text:p>
      <text:p text:style-name="P10">Ons beleid zal in de jaren 202<text:span text:style-name="T30">5</text:span> en volgende onverkort worden voortgezet.</text:p>
      <text:p text:style-name="P10"><text:span text:style-name="T30">De door de SVB ont</text:span>wikkelde natuurtechnische technieken, met name de ''gestuurde storm'', <text:span text:style-name="T30">hebben zich intussen goed bewezen. De promotie van het modernere beheer zal worden doorgezet. De technieken worden nog</text:span> slechts spaarzaam <text:span text:style-name="T30">en zeer onvoldoende</text:span> nagevolgd en toegepast. <text:span text:style-name="T30">De twee belangrijkste</text:span> Natura2000 bossen, het Lieftingsbroek in Groningen en het Norgerholt in Drenthe <text:span text:style-name="T30">hebben we </text:span>betr<text:span text:style-name="T30">o</text:span>kken in onze voorlichting en de excursies.</text:p>
      <text:p text:style-name="P10">Het bestuur is <text:span text:style-name="T30">nog </text:span>op zoek naar enkele <text:span text:style-name="T30">inhoudelijke </text:span>nieuwe bestuursleden. <text:span text:style-name="T30">Een tweetal is aangezocht.</text:span></text:p>
      <text:p text:style-name="P10"/>
      <text:p text:style-name="P13"><text:span text:style-name="T33">H. E. van der Lans, P. P. van der Molen, M.M. Sper</text:span><text:span text:style-name="T34">mon, </text:span><text:span text:style-name="T35">Rhee, </text:span><text:span text:style-name="T36">1</text:span><text:span text:style-name="T37">8</text:span><text:span text:style-name="T36">-06-202</text:span><text:span text:style-name="T37">5</text:span><text:span text:style-name="T3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pitch="variable"/>
    <style:font-face style:name="Calibri1" svg:font-family="Calibri" style:font-family-generic="roman" style:font-pitch="variable"/>
    <style:font-face style:name="Cambria" svg:font-family="Cambria" style:font-family-generic="roman" style:font-pitch="variable"/>
    <style:font-face style:name="Courier New" svg:font-family="'Courier New'" style:font-pitch="variable"/>
    <style:font-face style:name="Liberation Serif" svg:font-family="'Liberation Serif'" style:font-family-generic="roman" style:font-pitch="variable"/>
    <style:font-face style:name="Microsoft YaHei" svg:font-family="'Microsoft YaHei'" style:font-pitch="variable"/>
    <style:font-face style:name="NSimSun" svg:font-family="NSimSun" style:font-family-generic="system" style:font-pitch="variable"/>
    <style:font-face style:name="SimSun" svg:font-family="SimSun" style:font-pitch="variable"/>
    <style:font-face style:name="Tahoma" svg:font-family="Tahoma" style:font-pitch="variable"/>
    <style:font-face style:name="Tahoma1" svg:font-family="Tahoma" style:font-family-generic="roman"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nl" fo:country="NL"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list-style-name="" style:class="text">
      <style:paragraph-properties fo:margin-left="0cm" fo:margin-right="0cm" fo:margin-top="0cm" fo:margin-bottom="0.353cm" style:contextual-spacing="false" fo:line-height="115%" fo:orphans="2" fo:widows="2" fo:hyphenation-ladder-count="no-limit" fo:hyphenation-keep="auto" loext:hyphenation-keep-type="column" loext:hyphenation-keep-line="false" fo:text-indent="0cm" style:auto-text-indent="false" style:text-autospace="ideograph-alpha" style:punctuation-wrap="hanging" style:line-break="strict" style:writing-mode="lr-tb"/>
      <style:text-properties style:use-window-font-color="true" loext:opacity="0%" style:font-name="Calibri1" fo:font-family="Calibri" style:font-family-generic="roman" style:font-pitch="variable" fo:font-size="11pt" style:letter-kerning="true" style:font-name-asian="SimSun" style:font-family-asian="SimSun" style:font-pitch-asian="variable" style:font-size-asian="11pt" style:language-asian="en" style:country-asian="US" style:font-name-complex="Calibri" style:font-family-complex="Calibri"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pitch-asian="variable" style:font-size-asian="14pt" style:font-name-complex="Arial1"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1" style:display-name="Heading 1" style:family="paragraph" style:parent-style-name="Standard" style:next-style-name="Text_20_body" style:default-outline-level="1" style:list-style-name="Outline" style:class="chapter">
      <style:paragraph-properties fo:margin-top="0.847cm" fo:margin-bottom="0cm" style:contextual-spacing="false" fo:keep-together="always" fo:keep-with-next="always"/>
      <style:text-properties fo:color="#365f91" loext:opacity="100%" style:font-name="Cambria" fo:font-family="Cambria" style:font-family-generic="roman" style:font-pitch="variable" fo:font-size="14pt" fo:font-weight="bold" style:font-size-asian="14pt" style:font-weight-asian="bold" style:font-name-complex="Arial2" style:font-family-complex="Arial" style:font-family-generic-complex="system" style:font-pitch-complex="variable" style:font-size-complex="14pt" style:font-weight-complex="bold"/>
    </style:style>
    <style:style style:name="List_20_Paragraph" style:display-name="List Paragraph" style:family="paragraph" style:parent-style-name="Standard" style:list-style-name="">
      <style:paragraph-properties fo:margin-left="1.27cm" fo:margin-right="0cm" fo:text-indent="0cm" style:auto-text-indent="false"/>
    </style:style>
    <style:style style:name="Balloon_20_Text" style:display-name="Balloon Text" style:family="paragraph" style:parent-style-name="Standard" style:list-style-name="">
      <style:paragraph-properties fo:margin-left="0cm" fo:margin-right="0cm" fo:margin-top="0cm" fo:margin-bottom="0cm" style:contextual-spacing="false" style:line-height-at-least="0.176cm" fo:text-indent="0cm" style:auto-text-indent="false"/>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No_20_Spacing" style:display-name="No Spacing" style:family="paragraph" style:list-style-name="">
      <style:paragraph-properties fo:margin-left="0cm" fo:margin-right="0cm" fo:margin-top="0cm" fo:margin-bottom="0cm" style:contextual-spacing="false" style:line-height-at-least="0.176cm" fo:orphans="2" fo:widows="2" fo:hyphenation-ladder-count="no-limit" fo:hyphenation-keep="auto" loext:hyphenation-keep-type="column" loext:hyphenation-keep-line="false" fo:text-indent="0cm" style:auto-text-indent="false"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style:letter-kerning="true" style:font-name-asian="SimSun" style:font-family-asian="SimSun" style:font-pitch-asian="variable" style:font-size-asian="12pt" style:font-name-complex="Arial1" style:font-family-complex="Arial" style:font-family-generic-complex="swiss"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Default_20_Paragraph_20_Font" style:display-name="Default Paragraph Font" style:family="text"/>
    <style:style style:name="Kop_20_1_20_Char" style:display-name="Kop 1 Char" style:family="text" style:parent-style-name="Default_20_Paragraph_20_Font">
      <style:text-properties fo:color="#365f91" loext:opacity="100%" style:font-name="Cambria" fo:font-family="Cambria" style:font-family-generic="roman" style:font-pitch="variable" fo:font-size="14pt" fo:font-weight="bold" style:font-size-asian="14pt" style:font-weight-asian="bold" style:font-name-complex="Arial2" style:font-family-complex="Arial" style:font-family-generic-complex="system" style:font-pitch-complex="variable" style:font-size-complex="14pt" style:font-weight-complex="bold"/>
    </style:style>
    <style:style style:name="Ballontekst_20_Char" style:display-name="Ballontekst Char" style:family="text" style:parent-style-name="Default_20_Paragraph_20_Font">
      <style:text-properties style:font-name="Tahoma1" fo:font-family="Tahoma" style:font-family-generic="roman" style:font-pitch="variable" fo:font-size="8pt" style:font-size-asian="8pt" style:font-name-complex="Tahoma" style:font-family-complex="Tahoma" style:font-pitch-complex="variable" style:font-size-complex="8pt"/>
    </style:style>
    <style:style style:name="ListLabel_20_1" style:display-name="ListLabel 1" style:family="text">
      <style:text-properties style:font-name-complex="Courier New" style:font-family-complex="'Courier New'"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23"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Hans</meta:initial-creator>
    <meta:creation-date>2019-09-25T11:14:00</meta:creation-date>
    <dc:date>2026-07-19T15:42:59.110151900</dc:date>
    <meta:print-date>2026-07-19T15:43:19.369587700</meta:print-date>
    <meta:editing-cycles>19</meta:editing-cycles>
    <meta:editing-duration>PT5H1M55S</meta:editing-duration>
    <meta:generator>LibreOffice/26.2.4.2$Windows_X86_64 LibreOffice_project/0229ac93fcf0d7cbc6376066c6f35021cef002dc</meta:generator>
    <meta:document-statistic meta:table-count="0" meta:image-count="0" meta:object-count="0" meta:page-count="3" meta:paragraph-count="42" meta:word-count="856" meta:character-count="5938" meta:non-whitespace-character-count="4942"/>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